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- voor het aanleggen van een hogedruk gasleiding, nabij Sappemeer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aanleggen van een hogedruk gasleiding, nabij Sappemeer. De aanvraag is ontvangen op 13 augustus 2026 en geregistreerd onder zaak HAS2026_Z62674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7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Kennisgeving aanvraag omgevingsvergunning voor een wateractiviteit - voor het aanleggen van een hogedruk gasleiding, nabij Sappemeer - waterschap Hunze en Aa’s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38</meta:user-defined>
    <meta:user-defined meta:name="OVERHEIDop.WsbID/DC.identifier">wsb-2026-21738</meta:user-defined>
    <meta:user-defined meta:name="OVERHEIDop.versieInformatie"/>
  </office:meta>
</office:document-meta>
</file>