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aanleggen van een vissenbos in de vijver aan het Kerkenbos te Nijmeg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aanleggen van een vissenbos in de vijver aan het Kerkenbos te Nijmegen 
</text:p>
            <text:p text:style-name="common-al">Zaaknummer: 343047
</text:p>
            <text:p text:style-name="common-al">DSO verzoeknummer: 2026081700554
</text:p>
            <text:p text:style-name="common-al">Ontvangst aanvraag: 17-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73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3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3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3047</meta:user-defined>
    <meta:user-defined meta:name="DCTERMS.abstract">het aanleggen van een vissenbos in de vijver aan het Kerkenbos te Nijmegen</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aanleggen van een vissenbos in de vijver aan het Kerkenbos te Nijmegen</meta:user-defined>
    <meta:user-defined meta:name="DCTERMS.W3CDTF/DCTERMS.available">2026-08-19</meta:user-defined>
    <meta:user-defined meta:name="DCTERMS.W3CDTF/OVERHEIDop.jaargang">2026</meta:user-defined>
    <meta:user-defined meta:name="OVERHEIDop.publicationIssue">21736</meta:user-defined>
    <meta:user-defined meta:name="OVERHEIDop.WsbID/DC.identifier">wsb-2026-21736</meta:user-defined>
    <meta:user-defined meta:name="OVERHEIDop.versieInformatie"/>
  </office:meta>
</office:document-meta>
</file>