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atervergunning van waterschap Brabantse Delta voor het geheel overnemen beregeningsvergunning 19862 + putverplaatsing ter hoogte van Oude Strumpt 20 te Ulicoten.</text:p>
      <text:section text:name="zakelijke-mededeling_id1-3-2" text:style-name="zakelijke-mededeling">
        <text:section text:name="zakelijke-mededeling-tekst_id1-3-2-1" text:style-name="zakelijke-mededeling-tekst">
          <text:section text:name="tekst_id1-3-2-1-1" text:style-name="tekst">
            <text:p text:style-name="common-al">Aanvraag is ontvangen op 15 augustus 2026 met registratienummer 06521062351 voor het volledig overnemen van beregeningsvergunning 19862, alsmede het verplaatsen van de over te nemen put van oorspronkelijke coördinaten 118600, 390344 (RD x, y) naar de coördinaten 116481, 383789 (RD x, y) ter hoogte van Oude Strumpt 20 te Ulicoten. Indien u meer informatie wenst over de aanvraag kunt u contact opnemen via vergunningen@brabantsedelta.nl.</text:p>
            <text:p text:style-name="common-al"/>
            <text:p text:style-name="last-al">Breda, 19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7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Aanvraag watervergunning van waterschap Brabantse Delta voor het geheel overnemen beregeningsvergunning 19862 + putverplaatsing ter hoogte van Oude Strumpt 20 te Ulicoten.</meta:user-defined>
    <meta:user-defined meta:name="DCTERMS.W3CDTF/DCTERMS.available">2026-08-19</meta:user-defined>
    <meta:user-defined meta:name="DCTERMS.W3CDTF/OVERHEIDop.jaargang">2026</meta:user-defined>
    <meta:user-defined meta:name="OVERHEIDop.publicationIssue">21727</meta:user-defined>
    <meta:user-defined meta:name="OVERHEIDop.WsbID/DC.identifier">wsb-2026-21727</meta:user-defined>
    <meta:user-defined meta:name="OVERHEIDop.versieInformatie"/>
  </office:meta>
</office:document-meta>
</file>