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buiten behandeling laten aanvraag omgevingsvergunning voor het uitvoeren van leidingzaamwerkheden ter plaatse van Bonegraafseweg 64A te O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de aanvraag voor een omgevingsvergunning voor het uitvoeren van leidingzaamwerkheden ter plaatse van Bonegraafseweg 64A te Ochten buiten behandeling gelaten. 
</text:p>
            <text:p text:style-name="common-al">Zaaknummer: 339361
</text:p>
            <text:p text:style-name="common-al">DSO verzoeknummer: 2026071301426
</text:p>
            <text:p text:style-name="common-al">Start bezwaartermijn: 18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7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9361</meta:user-defined>
    <meta:user-defined meta:name="DCTERMS.abstract">het uitvoeren van leidingzaamwerkheden ter plaatse van Bonegraafseweg 64A te Och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buiten behandeling laten aanvraag omgevingsvergunning voor het uitvoeren van leidingzaamwerkheden ter plaatse van Bonegraafseweg 64A te Och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25</meta:user-defined>
    <meta:user-defined meta:name="OVERHEIDop.WsbID/DC.identifier">wsb-2026-21725</meta:user-defined>
    <meta:user-defined meta:name="OVERHEIDop.versieInformatie"/>
  </office:meta>
</office:document-meta>
</file>