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buiten behandeling laten aanvraag omgevingsvergunning voor het uitvoeren van leidingwerkzaamheden ter plaatse van het Lijne Pad 1 te Eve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de aanvraag voor een omgevingsvergunning voor het uitvoeren van leidingwerkzaamheden ter plaatse van het Lijne Pad 1 te Everdingen buiten behandeling gelaten. 
</text:p>
            <text:p text:style-name="common-al">Zaaknummer: 339159
</text:p>
            <text:p text:style-name="common-al">DSO verzoeknummer: 2026070901182
</text:p>
            <text:p text:style-name="common-al">Start bezwaartermijn: 18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7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39159</meta:user-defined>
    <meta:user-defined meta:name="DCTERMS.abstract">het uitvoeren van leidingwerkzaamheden ter plaatse van het Lijne Pad 1 te Everd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buiten behandeling laten aanvraag omgevingsvergunning voor het uitvoeren van leidingwerkzaamheden ter plaatse van het Lijne Pad 1 te Everdin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20</meta:user-defined>
    <meta:user-defined meta:name="OVERHEIDop.WsbID/DC.identifier">wsb-2026-21720</meta:user-defined>
    <meta:user-defined meta:name="OVERHEIDop.versieInformatie"/>
  </office:meta>
</office:document-meta>
</file>