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leggen van een dam met duiker dicht bij Langsweg 1 in Dalmsholte</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het dagelijks bestuur van Waterschap Drents Overijsselse Delta een omgevingsvergunning wateractiviteit verleend voor het aanleggen van een dam met duiker binnen B-oppervlaktewaterlichaam OK.5.86 dicht bij Langsweg 1 in Dalmsholte (dossiernummer Z/26/077015). De vergunning is op 17 augustus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17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28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7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mgevingsvergunning wateractiviteit voor het aanleggen van een dam met duiker dicht bij Langsweg 1 in Dalmsholte</meta:user-defined>
    <meta:user-defined meta:name="DCTERMS.W3CDTF/DCTERMS.available">2026-08-19</meta:user-defined>
    <meta:user-defined meta:name="DCTERMS.W3CDTF/OVERHEIDop.jaargang">2026</meta:user-defined>
    <meta:user-defined meta:name="OVERHEIDop.publicationIssue">21717</meta:user-defined>
    <meta:user-defined meta:name="OVERHEIDop.WsbID/DC.identifier">wsb-2026-21717</meta:user-defined>
    <meta:user-defined meta:name="OVERHEIDop.versieInformatie"/>
  </office:meta>
</office:document-meta>
</file>