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vervangen van een houten voetgangersbrug tussen Dr. Bauerstraat en Stalkaarsen te Gorinchem</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vervangen van een houten voetgangersbrug tussen Dr. Bauerstraat en Stalkaarsen te Gorinchem 
</text:p>
            <text:p text:style-name="common-al">Zaaknummer: 343000
</text:p>
            <text:p text:style-name="common-al">DSO verzoeknummer: 2026081700107
</text:p>
            <text:p text:style-name="common-al">Ontvangst aanvraag: 17-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71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1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1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3000</meta:user-defined>
    <meta:user-defined meta:name="DCTERMS.abstract">het vervangen van een houten voetgangersbrug tussen Dr. Bauerstraat en Stalkaarsen te Gorinchem</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vervangen van een houten voetgangersbrug tussen Dr. Bauerstraat en Stalkaarsen te Gorinchem</meta:user-defined>
    <meta:user-defined meta:name="DCTERMS.W3CDTF/DCTERMS.available">2026-08-19</meta:user-defined>
    <meta:user-defined meta:name="DCTERMS.W3CDTF/OVERHEIDop.jaargang">2026</meta:user-defined>
    <meta:user-defined meta:name="OVERHEIDop.publicationIssue">21711</meta:user-defined>
    <meta:user-defined meta:name="OVERHEIDop.WsbID/DC.identifier">wsb-2026-21711</meta:user-defined>
    <meta:user-defined meta:name="OVERHEIDop.versieInformatie"/>
  </office:meta>
</office:document-meta>
</file>