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verwijderen, aanleggen, hebben en behouden van kabels en leidingen in een a-watergang, de beschermingszones, en in het profiel van vrije ruimte van a-watergangen aan de Busweg en nabij de Liefkenshoekschestraat 1 Escharen</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het verwijderen, aanleggen, hebben en behouden van kabels en leidingen in een a-watergang, de beschermingszones, en in het profiel van vrije ruimte van a-watergangen aan de Busweg en nabij de Liefkenshoekschestraat 1 Escharen. Het zaaknummer is 0654828735.</text:p>
            <text:p text:style-name="common-al">
            <text:span text:style-name="nadrukvet">Besluitdatum: 17 augustus 2026</text:span>
          </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text:span text:style-name="nadrukvet">28-09-2026</text:span>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170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0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0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Aa en Maas</meta:user-defined>
    <meta:user-defined meta:name="OVERHEIDop.Rubriek/DC.type">omgevingsvergunning</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0654828735</meta:user-defined>
    <meta:user-defined meta:name="DCTERMS.abstract">Kabels en leidingen, PVVR, A-watergang, Liefkenshoekschestraat 1 Escharen</meta:user-defined>
    <dc:language>nl</dc:language>
    <meta:user-defined meta:name="OVERHEIDop.locatietype/OVERHEIDop.gebiedsmarkering">Vlak</meta:user-defined>
    <meta:user-defined meta:name="DC.title">Omgevingsvergunning verleend voor het verwijderen, aanleggen, hebben en behouden van kabels en leidingen in een a-watergang, de beschermingszones, en in het profiel van vrije ruimte van a-watergangen aan de Busweg en nabij de Liefkenshoekschestraat 1 Escharen</meta:user-defined>
    <meta:user-defined meta:name="DCTERMS.W3CDTF/DCTERMS.available">2026-08-19</meta:user-defined>
    <meta:user-defined meta:name="DCTERMS.W3CDTF/OVERHEIDop.jaargang">2026</meta:user-defined>
    <meta:user-defined meta:name="OVERHEIDop.publicationIssue">21709</meta:user-defined>
    <meta:user-defined meta:name="OVERHEIDop.WsbID/DC.identifier">wsb-2026-21709</meta:user-defined>
    <meta:user-defined meta:name="OVERHEIDop.versieInformatie"/>
  </office:meta>
</office:document-meta>
</file>