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9227 voor het uitvoeren van ontgravingen aan de Hybrideweg 105 te Vijfhuize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uitvoeren van ontgravingen in de bodem dieper dan 1,50 m minus maaiveld in een kwetsbaar kwelgebied in de Haarlemmermeerpolder in het kader van het afgraven van de Japanse Duizendknoop aan de Hybrideweg 105 te Vijfhuiz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9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text:p>
            <text:p text:style-name="common-al"/>
            <text:p text:style-name="common-al"> 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7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Publicatie Toestemming 529227 voor het uitvoeren van ontgravingen aan de Hybrideweg 105 te Vijfhuizen.</meta:user-defined>
    <meta:user-defined meta:name="OVERHEIDop.datumEindeReactietermijn">2026-09-29</meta:user-defined>
    <meta:user-defined meta:name="OVERHEIDop.TilID/OVERHEIDop.terinzageleggingOP">til-2026-32684</meta:user-defined>
    <meta:user-defined meta:name="DCTERMS.W3CDTF/DCTERMS.available">2026-08-19</meta:user-defined>
    <meta:user-defined meta:name="DCTERMS.W3CDTF/OVERHEIDop.jaargang">2026</meta:user-defined>
    <meta:user-defined meta:name="OVERHEIDop.publicationIssue">21703</meta:user-defined>
    <meta:user-defined meta:name="OVERHEIDop.WsbID/DC.identifier">wsb-2026-21703</meta:user-defined>
    <meta:user-defined meta:name="OVERHEIDop.versieInformatie"/>
  </office:meta>
</office:document-meta>
</file>