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884 wijzigen van WF-1002725 voor het dempen en verbreden van watergangen t.h.v. Ludingaweg 37, Harl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08-2026 heeft het dagelijks bestuur van Wetterskip Fryslân een aanvraag ontvangen van Firma Sijtsma te Harlingen, voor het wijzigen van WF-1002725  voor het dempen en verbreden van watergangen t.h.v. Ludingaweg 37, Harling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7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892</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884 wijzigen van WF-1002725 voor het dempen en verbreden van watergangen t.h.v. Ludingaweg 37, Harlingen</meta:user-defined>
    <meta:user-defined meta:name="DCTERMS.W3CDTF/DCTERMS.available">2026-08-19</meta:user-defined>
    <meta:user-defined meta:name="DCTERMS.W3CDTF/OVERHEIDop.jaargang">2026</meta:user-defined>
    <meta:user-defined meta:name="OVERHEIDop.publicationIssue">21700</meta:user-defined>
    <meta:user-defined meta:name="OVERHEIDop.WsbID/DC.identifier">wsb-2026-21700</meta:user-defined>
    <meta:user-defined meta:name="OVERHEIDop.versieInformatie"/>
  </office:meta>
</office:document-meta>
</file>