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bouwen van een carport ter plaatse van Waalbandijk 89 te Hellouw</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bouwen van een carport ter plaatse van Waalbandijk 89 te Hellouw 
</text:p>
            <text:p text:style-name="common-al">Zaaknummer: 342986
</text:p>
            <text:p text:style-name="common-al">DSO verzoeknummer: 2026081400944
</text:p>
            <text:p text:style-name="common-al">Ontvangst aanvraag: 14-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6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986</meta:user-defined>
    <meta:user-defined meta:name="DCTERMS.abstract">het bouwen van een carport ter plaatse van Waalbandijk 89 te Hellouw</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bouwen van een carport ter plaatse van Waalbandijk 89 te Hellouw</meta:user-defined>
    <meta:user-defined meta:name="DCTERMS.W3CDTF/DCTERMS.available">2026-08-19</meta:user-defined>
    <meta:user-defined meta:name="DCTERMS.W3CDTF/OVERHEIDop.jaargang">2026</meta:user-defined>
    <meta:user-defined meta:name="OVERHEIDop.publicationIssue">21697</meta:user-defined>
    <meta:user-defined meta:name="OVERHEIDop.WsbID/DC.identifier">wsb-2026-21697</meta:user-defined>
    <meta:user-defined meta:name="OVERHEIDop.versieInformatie"/>
  </office:meta>
</office:document-meta>
</file>