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Nieuwe aanvraag omgevingsvergunning voor een wateractiviteit voor het hebben van een inlaat in een regionale waterkering en naast een primaire watergang, bij locatie Waardsedijk 71 te Snelrewaard met code HDSR757006.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aanvraag voor een omgevingsvergunning voor een wateractiviteit ontvangen voor het hebben van een inlaat in een regionale waterkering en naast een primaire watergang, bij locatie Waardsedijk 71 te Snelrewaard. Deze aanvraag is ontvangen op 6 augustus 2026 en geregistreerd onder zaak 757006.</text:p>
            <text:p text:style-name="common-al">
            <text:span text:style-name="nadrukvet">Bezwaar</text:span>
          </text:p>
            <text:p text:style-name="common-al">Tegen de aanvraag kunt u geen bezwaar indienen, dit kan pas nadat er een besluit is genomen op de aangevraagde omgevingsvergunning voor een wateractiviteit. Vergunningen die worden verleend worden gepubliceerd.</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 </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2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695</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5</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95</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757008</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Nieuwe aanvraag omgevingsvergunning voor een wateractiviteit voor het hebben van een inlaat in een regionale waterkering en naast een primaire watergang, bij locatie Waardsedijk 71 te Snelrewaard met code HDSR757006.</meta:user-defined>
    <meta:user-defined meta:name="DCTERMS.W3CDTF/DCTERMS.available">2026-08-19</meta:user-defined>
    <meta:user-defined meta:name="DCTERMS.W3CDTF/OVERHEIDop.jaargang">2026</meta:user-defined>
    <meta:user-defined meta:name="OVERHEIDop.publicationIssue">21695</meta:user-defined>
    <meta:user-defined meta:name="OVERHEIDop.WsbID/DC.identifier">wsb-2026-21695</meta:user-defined>
    <meta:user-defined meta:name="OVERHEIDop.versieInformatie"/>
  </office:meta>
</office:document-meta>
</file>