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aanpassen van de waterhuishouding binnen het terrein van Oasen op de locatie bij 's Gravensloot 36 in Kamerik (code HDSR750439)</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uitvoeren van diverse activiteiten op de locatie bij 's-Gravensloot 36 in Kamerik.</text:p>
            <text:p text:style-name="common-al"> Het betreft de volgende activiteiten: </text:p>
            <text:p text:style-name="common-al">a. het aanplanten van een bosplantsoen; </text:p>
            <text:p text:style-name="common-al">b. het aanbrengen van twee stuwen; </text:p>
            <text:p text:style-name="common-al">c. het verwijderen van twee stuwen; </text:p>
            <text:p text:style-name="common-al">d. het aanpassen van twee peilgebieden. </text:p>
            <text:p text:style-name="common-al">Dit besluit is verzonden op 17 augustus 2026.</text:p>
            <text:p text:style-name="tussenkopcur">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8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19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69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DR 750439</meta:user-defined>
    <meta:user-defined meta:name="DCTERMS.abstract">Verleende omgevingsvergunning voor een wateractiviteit voor het aanpassen van de waterhuishouding binnen het terrein van Oasen op de locatie bij 's Gravensloot 36 in Kamerik</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voor het aanpassen van de waterhuishouding binnen het terrein van Oasen op de locatie bij 's Gravensloot 36 in Kamerik (code HDSR750439)</meta:user-defined>
    <meta:user-defined meta:name="OVERHEIDop.datumEindeReactietermijn">2026-09-28</meta:user-defined>
    <meta:user-defined meta:name="OVERHEIDop.TilID/OVERHEIDop.terinzageleggingOP">til-2026-32670</meta:user-defined>
    <meta:user-defined meta:name="DCTERMS.W3CDTF/DCTERMS.available">2026-08-19</meta:user-defined>
    <meta:user-defined meta:name="DCTERMS.W3CDTF/OVERHEIDop.jaargang">2026</meta:user-defined>
    <meta:user-defined meta:name="OVERHEIDop.publicationIssue">21691</meta:user-defined>
    <meta:user-defined meta:name="OVERHEIDop.WsbID/DC.identifier">wsb-2026-21691</meta:user-defined>
    <meta:user-defined meta:name="OVERHEIDop.versieInformatie"/>
  </office:meta>
</office:document-meta>
</file>