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laagspanningskabels en het verwijderen van een lagedrukgasleiding nabij Achterambachtseweg 9 in Hendrik-Ido-Amba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3-08-2026 en geregistreerd onder zaaknummer  VTH202608-0266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6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66</meta:user-defined>
    <meta:user-defined meta:name="DCTERMS.abstract">het verwijderen en leggen van laagspanningskabels en het verwijderen van een lagedrukgasleiding nabij Achterambachtseweg 9 in Hendrik-Ido-Amba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laagspanningskabels en het verwijderen van een lagedrukgasleiding nabij Achterambachtseweg 9 in Hendrik-Ido-Ambacht</meta:user-defined>
    <meta:user-defined meta:name="DCTERMS.W3CDTF/DCTERMS.available">2026-08-19</meta:user-defined>
    <meta:user-defined meta:name="DCTERMS.W3CDTF/OVERHEIDop.jaargang">2026</meta:user-defined>
    <meta:user-defined meta:name="OVERHEIDop.publicationIssue">21686</meta:user-defined>
    <meta:user-defined meta:name="OVERHEIDop.WsbID/DC.identifier">wsb-2026-21686</meta:user-defined>
    <meta:user-defined meta:name="OVERHEIDop.versieInformatie"/>
  </office:meta>
</office:document-meta>
</file>