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tijdelijk onttrekken van grondwater en het lozen van het onttrokken water op watergang Vijvers Revelhorst aan Gelderhorst 1 in Zutp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tijdelijk onttrekken en lozen van grondwater</text:p>
            <text:p text:style-name="common-al">Locatie: Gelderhorst 1 Zutphen </text:p>
            <text:p text:style-name="common-al">Zaaknummer: DSO2026040200458</text:p>
            <text:p text:style-name="common-al">Datum bekendmaking besluit: 17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68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wateractiviteit voor het tijdelijk onttrekken van grondwater en het lozen van het onttrokken water op watergang Vijvers Revelhorst aan Gelderhorst 1 in Zutphen</meta:user-defined>
    <meta:user-defined meta:name="DCTERMS.W3CDTF/DCTERMS.available">2026-08-18</meta:user-defined>
    <meta:user-defined meta:name="DCTERMS.W3CDTF/OVERHEIDop.jaargang">2026</meta:user-defined>
    <meta:user-defined meta:name="OVERHEIDop.publicationIssue">21683</meta:user-defined>
    <meta:user-defined meta:name="OVERHEIDop.WsbID/DC.identifier">wsb-2026-21683</meta:user-defined>
    <meta:user-defined meta:name="OVERHEIDop.versieInformatie"/>
  </office:meta>
</office:document-meta>
</file>