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plaatsen van speeltoestellen, beplating en bomen in beschermingszone primaire waterkering ter plaatse van Hertog Arnoldstraat te Tiel dijkpaalnummer TG005</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plaatsen van speeltoestellen, beplating en bomen in beschermingszone primaire waterkering ter plaatse van Hertog Arnoldstraat te Tiel dijkpaalnummer TG005. 
</text:p>
            <text:p text:style-name="common-al">Zaaknummer: 323550
</text:p>
            <text:p text:style-name="common-al">DSO verzoeknummer: 2026021201905
</text:p>
            <text:p text:style-name="common-al">Start bezwaartermijn: 15-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67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7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7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323550</meta:user-defined>
    <meta:user-defined meta:name="DCTERMS.abstract">het plaatsen van speeltoestellen, beplating en bomen in beschermingszone primaire waterkering ter plaatse van Hertog Arnoldstraat te Tiel</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plaatsen van speeltoestellen, beplating en bomen in beschermingszone primaire waterkering ter plaatse van Hertog Arnoldstraat te Tiel dijkpaalnummer TG005</meta:user-defined>
    <meta:user-defined meta:name="DCTERMS.W3CDTF/DCTERMS.available">2026-08-18</meta:user-defined>
    <meta:user-defined meta:name="DCTERMS.W3CDTF/OVERHEIDop.jaargang">2026</meta:user-defined>
    <meta:user-defined meta:name="OVERHEIDop.publicationIssue">21679</meta:user-defined>
    <meta:user-defined meta:name="OVERHEIDop.WsbID/DC.identifier">wsb-2026-21679</meta:user-defined>
    <meta:user-defined meta:name="OVERHEIDop.versieInformatie"/>
  </office:meta>
</office:document-meta>
</file>