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eweidingsverbod Wetterskip Fryslân voor regionale keringen augustus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Het dagelijks bestuur van Wetterskip Fryslân</text:span> </text:p>
            <text:p text:style-name="al">Overwegende dat:</text:p>
            <text:p text:style-name="al">Door langdurige droogte er sprake is van schaarste aan water. Dat deze schaarste een aanmerkelijke verslechtering van de kwaliteit van de keringen veroorzaakt, zodanig dat het in stand houden van een erosiebestendige grasbekleding niet meer mogelijk is zolang de keringen beweid worden. Zonder beweidingsverbod kunnen de keringen in ongerede raken. Daarnaast moet de grasbekleding op de keringen ook de tijd krijgen om zich te herstellen voor het stormseizoen. </text:p>
            <text:p text:style-name="al"/>
            <text:p text:style-name="al"> Gelet op: </text:p>
            <text:p text:style-name="al">- artikel 19.0 van de Omgevingswet, en</text:p>
            <text:p text:style-name="al">-artikel 1.17, sub f, van de Waterschapsverordening Wetterskip Fryslân;</text:p>
            <text:p text:style-name="al"/>
            <text:p text:style-name="tussenkopcur">BESLUIT:</text:p>
            <text:p text:style-name="al"/>
            <text:p text:style-name="al">- Tot het instellen van een verbod op het beweiden, het laten beweiden of het houden van huisdieren, hobbydieren en landbouwdieren op de regionale waterkeringen. </text:p>
            <text:p text:style-name="al"/>
            <text:p text:style-name="al">- Dit verbod treedt in werking op dinsdag 18 augustus 2026 om 10.00 uur en duurt tot 1 november 2026, tenzij het dagelijks bestuur besluit om dit beweidingsverbod eerder in te trekken.</text:p>
            <text:p text:style-name="al"/>
            <text:p text:style-name="al">-De regionale waterkeringen van het type “hoge grond” zijn uitgezonderd van dit verbod. </text:p>
            <text:p text:style-name="al"/>
            <text:p text:style-name="al">-Regionale waterkeringen zijn herkenbaar als dijken langs watergangen. De leggerkaart van Wetterskip Fryslân is leidend voor het type waterkering. De leggerkaart is te raadplegen via de link: https://wetterskip.frl/kaarten/leggerkaart.</text:p>
            <text:p text:style-name="al"/>
            <text:p text:style-name="al">Dit besluit wordt bekend gemaakt in het Waterschapsblad dat voor eenieder te raadplegen is op www.officielebekendmakingen.nl en door middel van een persbericht. </text:p>
            <text:p text:style-name="al"/>
          </text:section>
        </text:section>
        <text:section text:name="regeling-sluiting_id1-3-2-3" text:style-name="regeling-sluiting">
          <text:section text:name="ondertekening_id1-3-2-3-1">
            <text:p><text:span text:style-name="functie">Aldus vastgesteld op 13 augustus 2026,</text:span></text:p>
            <text:p><text:span text:style-name="functie"/></text:p>
            <text:p><text:span text:style-name="functie">Het dagelijks bestuur,</text:span></text:p>
            <text:p><text:span text:style-name="functie">L.M.B.C. Kroon</text:span></text:p>
          </text:section>
          <text:section text:name="ondertekening_id1-3-2-3-2">
            <text:p><text:span text:style-name="functie">Dijkgraaf </text:span></text:p>
          </text:section>
          <text:section text:name="ondertekening_id1-3-2-3-3">
            <text:p><text:span text:style-name="functie">J.H.M. de Ruig</text:span></text:p>
          </text:section>
          <text:section text:name="ondertekening_id1-3-2-3-4">
            <text:p>Secretaris-directeur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67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etterskip Fryslân</meta:user-defined>
    <meta:user-defined meta:name="OVERHEID.Informatietype/DC.type">officiële publicatie</meta:user-defined>
    <meta:user-defined meta:name="OVERHEIDop.Rubriek/DC.type">ander besluit van algemene strekking</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Bestuur | Organisatie en beleid</meta:user-defined>
    <meta:user-defined meta:name="OVERHEID.TaxonomieBeleidsagendaDecentraal/OVERHEID.category">Landbouw | Organisatie en beleid</meta:user-defined>
    <meta:user-defined meta:name="OVERHEID.TaxonomieBeleidsagendaDecentraal/OVERHEID.category">Openbare orde en veiligheid | Organisatie en beleid</meta:user-defined>
    <meta:user-defined meta:name="DC.source">Waterschapsverordening Wetterskip Fryslân]|[https://lokaleregelgeving.overheid.nl/CVDR705929</meta:user-defined>
    <meta:user-defined meta:name="DCTERMS.abstract">Beweidingsverbod regionale waterkeringen</meta:user-defined>
    <meta:user-defined meta:name="DCTERMS.alternative">-Beweidingsverbod regionale waterkeringen Wetterskip Fryslân augustus 2026</meta:user-defined>
    <dc:language>nl</dc:language>
    <meta:user-defined meta:name="OVERHEIDop.locatietype/OVERHEIDop.gebiedsmarkering">Waterschap</meta:user-defined>
    <meta:user-defined meta:name="DC.title">Besluit beweidingsverbod Wetterskip Fryslân voor regionale keringen augustus 2026</meta:user-defined>
    <meta:user-defined meta:name="DCTERMS.W3CDTF/DCTERMS.available">2026-08-14</meta:user-defined>
    <meta:user-defined meta:name="DCTERMS.W3CDTF/OVERHEIDop.jaargang">2026</meta:user-defined>
    <meta:user-defined meta:name="OVERHEIDop.publicationIssue">21678</meta:user-defined>
    <meta:user-defined meta:name="OVERHEIDop.WsbID/DC.identifier">wsb-2026-21678</meta:user-defined>
    <meta:user-defined meta:name="OVERHEIDop.versieInformatie"/>
  </office:meta>
</office:document-meta>
</file>