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op diverse locaties aanleggen van kabels en mantelbuizen in de buurt van watergangen tussen Laren en Ex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op diverse locaties aanleggen van kabels en mantelbuizen in de buurt van watergangen t.b.v. uitbreiding van het middenspanningsnet</text:p>
            <text:p text:style-name="common-al">Locatie: tussen Laren en Exel </text:p>
            <text:p text:style-name="common-al">Zaaknummer: DSO2026051100188</text:p>
            <text:p text:style-name="common-al">Datum bekendmaking besluit: 14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67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7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7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e omgevingsvergunning wateractiviteit voor het op diverse locaties aanleggen van kabels en mantelbuizen in de buurt van watergangen tussen Laren en Exel</meta:user-defined>
    <meta:user-defined meta:name="DCTERMS.W3CDTF/DCTERMS.available">2026-08-18</meta:user-defined>
    <meta:user-defined meta:name="DCTERMS.W3CDTF/OVERHEIDop.jaargang">2026</meta:user-defined>
    <meta:user-defined meta:name="OVERHEIDop.publicationIssue">21677</meta:user-defined>
    <meta:user-defined meta:name="OVERHEIDop.WsbID/DC.identifier">wsb-2026-21677</meta:user-defined>
    <meta:user-defined meta:name="OVERHEIDop.versieInformatie"/>
  </office:meta>
</office:document-meta>
</file>