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het op diverse locaties aanleggen van kabels en mantelbuizen binnen het werkingsgebied van een waterstaatswerk in Warnsveld, Eefde en Alm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het op diverse locaties aanleggen van kabels en mantelbuizen in de buurt van watergangen</text:p>
            <text:p text:style-name="common-al">Locatie: Warnsveld, Eefde en Almen</text:p>
            <text:p text:style-name="common-al">Zaaknummer: DSO2026042001333</text:p>
            <text:p text:style-name="common-al">Datum bekendmaking besluit: 14 augustus 2026</text:p>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167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7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7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e omgevingsvergunning wateractiviteit voor het op diverse locaties aanleggen van kabels en mantelbuizen binnen het werkingsgebied van een waterstaatswerk in Warnsveld, Eefde en Almen</meta:user-defined>
    <meta:user-defined meta:name="DCTERMS.W3CDTF/DCTERMS.available">2026-08-18</meta:user-defined>
    <meta:user-defined meta:name="DCTERMS.W3CDTF/OVERHEIDop.jaargang">2026</meta:user-defined>
    <meta:user-defined meta:name="OVERHEIDop.publicationIssue">21676</meta:user-defined>
    <meta:user-defined meta:name="OVERHEIDop.WsbID/DC.identifier">wsb-2026-21676</meta:user-defined>
    <meta:user-defined meta:name="OVERHEIDop.versieInformatie"/>
  </office:meta>
</office:document-meta>
</file>