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verwijderen van een gasleiding op de locatie Lopikerweg 60 in Schoonhoven met code HDSR757302</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verwijderen van een gasleiding op de locatie Lopikerweg 60 in Schoonhoven. De melding is ontvangen op 11 augustus 2026 en geregistreerd onder zaak 757302.</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span text:style-name="nadrukvet"/></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HDSR Vergunningen</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8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66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6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6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Waterschap/DC.creator">Hoogheemraadschap De Stichtse Rijnlanden</meta:user-defined>
    <meta:user-defined meta:name="OVERHEIDop.Rubriek/DC.type">omgevingsmeld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7864</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verwijderen van een gasleiding op de locatie Lopikerweg 60 in Schoonhoven met code HDSR757302</meta:user-defined>
    <meta:user-defined meta:name="DCTERMS.W3CDTF/DCTERMS.available">2026-08-18</meta:user-defined>
    <meta:user-defined meta:name="DCTERMS.W3CDTF/OVERHEIDop.jaargang">2026</meta:user-defined>
    <meta:user-defined meta:name="OVERHEIDop.publicationIssue">21667</meta:user-defined>
    <meta:user-defined meta:name="OVERHEIDop.WsbID/DC.identifier">wsb-2026-21667</meta:user-defined>
    <meta:user-defined meta:name="OVERHEIDop.versieInformatie"/>
  </office:meta>
</office:document-meta>
</file>