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brengen van een oeverbeschoeiing langs de watergang aan de Kluijskamp te Nijmeg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brengen van een oeverbeschoeiing langs de watergang aan de Kluijskamp te Nijmegen 
</text:p>
            <text:p text:style-name="common-al">Zaaknummer: 342780
</text:p>
            <text:p text:style-name="common-al">DSO verzoeknummer: 2026081400387
</text:p>
            <text:p text:style-name="common-al">Ontvangst aanvraag: 14-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6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780</meta:user-defined>
    <meta:user-defined meta:name="DCTERMS.abstract">het aanbrengen van een oeverbeschoeiing langs de watergang aan de Kluijskamp te Nijmegen</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brengen van een oeverbeschoeiing langs de watergang aan de Kluijskamp te Nijmegen</meta:user-defined>
    <meta:user-defined meta:name="DCTERMS.W3CDTF/DCTERMS.available">2026-08-18</meta:user-defined>
    <meta:user-defined meta:name="DCTERMS.W3CDTF/OVERHEIDop.jaargang">2026</meta:user-defined>
    <meta:user-defined meta:name="OVERHEIDop.publicationIssue">21664</meta:user-defined>
    <meta:user-defined meta:name="OVERHEIDop.WsbID/DC.identifier">wsb-2026-21664</meta:user-defined>
    <meta:user-defined meta:name="OVERHEIDop.versieInformatie"/>
  </office:meta>
</office:document-meta>
</file>