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Besluit van het college van Dijkgraaf en Heemraden van Waterschap Zuiderzeeland tot het instellen van een verbod tot het onttrekken van oppervlaktewater voor inundatie op percelen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Het college van Dijkgraaf en Heemraden</text:span> van <text:span text:style-name="nadrukvet">Zuiderzeeland</text:span>;</text:p>
            <text:p text:style-name="al"/>
            <text:p text:style-name="al">gelezen het bestuursvoorstel met zaaknummer 1002244 d.d. 13 augustus 2026; </text:p>
            <text:p text:style-name="al"/>
            <text:p text:style-name="al">overwegende dat, de bestaande droogtesituatie op het IJsselmeer verder verslechtert, waarbij de verwachting is dat binnen 14 dagen, het waterpeil van het IJsselmeergebied meer dan 0,3 m kan zakken ten opzichte van het streefpeil. Overwegende voorts dat de verwachting is dat het zoutgehalte zal toenemen tot boven 150 mg/l. Hierdoor is het noodzakelijk om maatregelen te treffen. Die maatregelen volgen uit de verdringingsreeks.</text:p>
            <text:p text:style-name="al"/>
            <text:p text:style-name="al">gelet op:</text:p>
            <text:p text:style-name="al">- <text:span text:style-name="nadrukvet">het bepaalde in artikel 1.11, lid 1, onder b, van de Waterschapsverordening Waterschap Zuiderzeeland; </text:span></text:p>
            <text:p text:style-name="al">
            <text:span text:style-name="nadrukvet">- de Werkwijze Waterverdeling Waterschap Zuiderzeeland</text:span>;</text:p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>1.</text:span> </text:p>
            <text:p text:style-name="al">Een algeheel verbod in te stellen op het onttrekken van oppervlaktewater voor inundatie op percelen in het gehele werkingsgebied van het waterschap Zuiderzeeland.</text:p>
          </text:section>
          <text:section text:name="artikel_id1-3-2-2-2" text:style-name="artikel">
            <text:p text:style-name="artikel_kop_titel"><text:span text:style-name="artikel_kop_label"/> <text:span text:style-name="artikel_kop_nr">2.</text:span> </text:p>
            <text:p text:style-name="al">Dit besluit treedt in werking op 14 augustus 2026, om 12 uur, en kan geheel of gedeeltelijk worden ingetrokken op een nader te bepalen tijdstip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het college van DenH van Waterschap Zuiderzeeland d.d. 13 augustus 2026</text:span></text:p>
          </text:section>
          <text:section text:name="ondertekening_id1-3-2-3-2">
            <text:p><text:span text:style-name="functie">het college van Dijkgraaf en Heemraden,</text:span></text:p>
            <text:p><text:span text:style-name="functie">de secretaris-directeur,</text:span></text:p>
          </text:section>
          <text:section text:name="ondertekening_id1-3-2-3-3">
            <text:p><text:span text:style-name="ondertekening_naam">
            <text:span text:style-name="voornaam">ing. W. </text:span>
            <text:span text:style-name="achternaam">Slob. MSc.</text:span>
          </text:span></text:p>
          </text:section>
          <text:section text:name="ondertekening_id1-3-2-3-4">
            <text:p><text:span text:style-name="functie">de dijkgraaf,</text:span></text:p>
          </text:section>
          <text:section text:name="ondertekening_id1-3-2-3-5">
            <text:p><text:span text:style-name="ondertekening_naam">
            <text:span text:style-name="voornaam">ir. H.C. </text:span>
            <text:span text:style-name="achternaam">Klavers.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Zuiderzeeland</text:p>
            </table:table-cell>
            <table:table-cell office:value-type="string" table:style-name="header.C">
              <text:p text:style-name="headerright"><text:span text:style-name="nr">Nr. 2166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66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66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Waterschap/DC.creator">Waterschap Zuiderzeelan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Waterschap/DCTERMS.publisher">Waterschap Zuiderzeeland</meta:user-defined>
    <meta:user-defined meta:name="OVERHEID.Waterschap/OVERHEID.authority">Waterschap Zuiderzeeland</meta:user-defined>
    <meta:user-defined meta:name="OVERHEID.TaxonomieBeleidsagendaDecentraal/OVERHEID.category">Ruimte en infrastructuur | Organisatie en beleid</meta:user-defined>
    <meta:user-defined meta:name="DC.source">Waterschapsverordening Zuiderzeeland]|[https://lokaleregelgeving.overheid.nl/CVDR702826/</meta:user-defined>
    <meta:user-defined meta:name="OVERHEIDop.referentienummer">1002244</meta:user-defined>
    <meta:user-defined meta:name="DCTERMS.abstract">Het Waterschap Zuiderzeeland stelt een verbod in op het onttrekken van oppervlaktewater voor de inundatie van percelen binnen het gehele werkgebied.</meta:user-defined>
    <meta:user-defined meta:name="DCTERMS.alternative">Besluit van het college van Dijkgraaf en Heemraden van Waterschap Zuiderzeeland tot het instellen van een verbod tot het onttrekken van oppervlaktewater voor inundatie op percelen</meta:user-defined>
    <dc:language>nl</dc:language>
    <meta:user-defined meta:name="OVERHEIDop.locatietype/OVERHEIDop.gebiedsmarkering">Waterschap</meta:user-defined>
    <meta:user-defined meta:name="DC.title">Besluit van het college van Dijkgraaf en Heemraden van Waterschap Zuiderzeeland tot het instellen van een verbod tot het onttrekken van oppervlaktewater voor inundatie op percel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21662</meta:user-defined>
    <meta:user-defined meta:name="OVERHEIDop.WsbID/DC.identifier">wsb-2026-21662</meta:user-defined>
    <meta:user-defined meta:name="OVERHEIDop.versieInformatie"/>
  </office:meta>
</office:document-meta>
</file>