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6002) Aanvraag omgevingsvergunning voor een wateractiviteit: Het gebruiken van een bestaande grondwaterput vanwege droogval van de Tongelreep. De werkzaamheden vinden plaats in de buurt van Bruggerhuizen in Leend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12 augustus 2026 een aanvraag voor een vergunning in het kader van de Omgevingswet voor een wateractiviteit ontvangen voor het gebruiken van een bestaande grondwaterput vanwege droogval van de Tongelreep. De werkzaamheden vinden plaats in de buurt van Bruggerhuizen in Leende. De aanvraag is geregistreerd met zaaknummer 0539406002.</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6002 vermelden.</text:p>
            <text:p text:style-name="common-al">
            <text:span text:style-name="nadrukvet">Bezwaar</text:span>
          </text:p>
            <text:p text:style-name="last-al">Tegen de hiervoor genoemde aanvraag kan op dit moment geen bezwaar of beroep worden ingediend. Di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64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6002</meta:user-defined>
    <meta:user-defined meta:name="DCTERMS.abstract">VED het gebruiken van een bestaande grondwaterput vanwege droogval van de Tongelreep in de buurt van Bruggerhuizen in Leende</meta:user-defined>
    <dc:language>nl</dc:language>
    <meta:user-defined meta:name="OVERHEIDop.locatietype/OVERHEIDop.gebiedsmarkering">Vlak</meta:user-defined>
    <meta:user-defined meta:name="DC.title">(0539406002) Aanvraag omgevingsvergunning voor een wateractiviteit: Het gebruiken van een bestaande grondwaterput vanwege droogval van de Tongelreep. De werkzaamheden vinden plaats in de buurt van Bruggerhuizen in Leende</meta:user-defined>
    <meta:user-defined meta:name="DCTERMS.W3CDTF/DCTERMS.available">2026-08-18</meta:user-defined>
    <meta:user-defined meta:name="DCTERMS.W3CDTF/OVERHEIDop.jaargang">2026</meta:user-defined>
    <meta:user-defined meta:name="OVERHEIDop.publicationIssue">21649</meta:user-defined>
    <meta:user-defined meta:name="OVERHEIDop.WsbID/DC.identifier">wsb-2026-21649</meta:user-defined>
    <meta:user-defined meta:name="OVERHEIDop.versieInformatie"/>
  </office:meta>
</office:document-meta>
</file>