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ctiviteiten niet vergunningsplichtig voor het aanleggen van een gezamenlijke verharde inrit, oprit en tuin ter plaatse van Kerkpad 9 te Hui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ctiviteiten in de aangevraagde vergunning voor het aanleggen van een gezamenlijke verharde inrit, oprit en tuin ter plaatse van Kerkpad 9 te Huissen zijn niet vergunningsplichtig. 
</text:p>
            <text:p text:style-name="common-al">Zaaknummer: 332826
</text:p>
            <text:p text:style-name="common-al">DSO verzoeknummer: 2026051902015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last-al">U kunt hier geen bezwaar tegen maken.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64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6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6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32826</meta:user-defined>
    <meta:user-defined meta:name="DCTERMS.abstract">het aanleggen van een gezamenlijke verharde inrit, oprit en tuin ter plaatse van Kerkpad 9 te Huiss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ctiviteiten niet vergunningsplichtig voor het aanleggen van een gezamenlijke verharde inrit, oprit en tuin ter plaatse van Kerkpad 9 te Huiss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21645</meta:user-defined>
    <meta:user-defined meta:name="OVERHEIDop.WsbID/DC.identifier">wsb-2026-21645</meta:user-defined>
    <meta:user-defined meta:name="OVERHEIDop.versieInformatie"/>
  </office:meta>
</office:document-meta>
</file>