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plaatsen van een tuinhuisje en verbouwen garage tot woonfunctie ter plaatse van Woelse Donk 34 te Gorinche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plaatsen van een tuinhuisje en verbouwen garage tot woonfunctie ter plaatse van Woelse Donk 34 te Gorinchem 
</text:p>
            <text:p text:style-name="common-al">Zaaknummer: 342753
</text:p>
            <text:p text:style-name="common-al">DSO verzoeknummer: 2026081301238
</text:p>
            <text:p text:style-name="common-al">Ontvangst aanvraag: 13-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63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3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3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753</meta:user-defined>
    <meta:user-defined meta:name="DCTERMS.abstract">het plaatsen van een tuinhuisje en verbouwen garage tot woonfunctie ter plaatse van Woelse Donk 34 te Gorinchem</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plaatsen van een tuinhuisje en verbouwen garage tot woonfunctie ter plaatse van Woelse Donk 34 te Gorinchem</meta:user-defined>
    <meta:user-defined meta:name="DCTERMS.W3CDTF/DCTERMS.available">2026-08-18</meta:user-defined>
    <meta:user-defined meta:name="DCTERMS.W3CDTF/OVERHEIDop.jaargang">2026</meta:user-defined>
    <meta:user-defined meta:name="OVERHEIDop.publicationIssue">21632</meta:user-defined>
    <meta:user-defined meta:name="OVERHEIDop.WsbID/DC.identifier">wsb-2026-21632</meta:user-defined>
    <meta:user-defined meta:name="OVERHEIDop.versieInformatie"/>
  </office:meta>
</office:document-meta>
</file>