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legaliseren van beplanting (perenboom) bij locatie Jacob Barneveldstraat 31 te Linschoten met code HDSR757666.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legaliseren van beplanting (perenboom) bij locatie Jacob Barneveldstraat 31 te Linschoten. Deze aanvraag is ontvangen op 13 augustus 2026 en geregistreerd onder zaak 757666.</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6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797</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legaliseren van beplanting (perenboom) bij locatie Jacob Barneveldstraat 31 te Linschoten met code HDSR757666.</meta:user-defined>
    <meta:user-defined meta:name="DCTERMS.W3CDTF/DCTERMS.available">2026-08-17</meta:user-defined>
    <meta:user-defined meta:name="DCTERMS.W3CDTF/OVERHEIDop.jaargang">2026</meta:user-defined>
    <meta:user-defined meta:name="OVERHEIDop.publicationIssue">21607</meta:user-defined>
    <meta:user-defined meta:name="OVERHEIDop.WsbID/DC.identifier">wsb-2026-21607</meta:user-defined>
    <meta:user-defined meta:name="OVERHEIDop.versieInformatie"/>
  </office:meta>
</office:document-meta>
</file>