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plaatsen van een mantelzorgwoning ter plaatse van Koningstraat 35 te Rossu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plaatsen van een mantelzorgwoning ter plaatse van Koningstraat 35 te Rossum 
</text:p>
            <text:p text:style-name="common-al">Zaaknummer: 342739
</text:p>
            <text:p text:style-name="common-al">DSO verzoeknummer: 2026081301039
</text:p>
            <text:p text:style-name="common-al">Ontvangst aanvraag: 13-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60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0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0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739</meta:user-defined>
    <meta:user-defined meta:name="DCTERMS.abstract">het plaatsen van een mantelzorgwoning ter plaatse van Koningstraat 35 te Rossum</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plaatsen van een mantelzorgwoning ter plaatse van Koningstraat 35 te Rossum</meta:user-defined>
    <meta:user-defined meta:name="DCTERMS.W3CDTF/DCTERMS.available">2026-08-17</meta:user-defined>
    <meta:user-defined meta:name="DCTERMS.W3CDTF/OVERHEIDop.jaargang">2026</meta:user-defined>
    <meta:user-defined meta:name="OVERHEIDop.publicationIssue">21602</meta:user-defined>
    <meta:user-defined meta:name="OVERHEIDop.WsbID/DC.identifier">wsb-2026-21602</meta:user-defined>
    <meta:user-defined meta:name="OVERHEIDop.versieInformatie"/>
  </office:meta>
</office:document-meta>
</file>