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kabelwerkzaamheden ter plaatse van Kuyperstraat te Hardinxveld-Giess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kabelwerkzaamheden ter plaatse van Kuyperstraat te Hardinxveld-Giessendam 
</text:p>
            <text:p text:style-name="common-al">Zaaknummer: 342738
</text:p>
            <text:p text:style-name="common-al">DSO verzoeknummer: 2026081301019
</text:p>
            <text:p text:style-name="common-al">Ontvangst aanvraag: 13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6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6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738</meta:user-defined>
    <meta:user-defined meta:name="DCTERMS.abstract">het uitvoeren van kabelwerkzaamheden ter plaatse van Kuyperstraat te Hardinxveld-Giessendam</meta:user-defined>
    <dc:language>nl</dc:language>
    <meta:user-defined meta:name="OVERHEIDop.locatietype/OVERHEIDop.gebiedsmarkering">Vlak</meta:user-defined>
    <meta:user-defined meta:name="DC.title">Waterschap Rivierenland - aanvraag omgevingsvergunning voor het uitvoeren van kabelwerkzaamheden ter plaatse van Kuyperstraat te Hardinxveld-Giessen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601</meta:user-defined>
    <meta:user-defined meta:name="OVERHEIDop.WsbID/DC.identifier">wsb-2026-21601</meta:user-defined>
    <meta:user-defined meta:name="OVERHEIDop.versieInformatie"/>
  </office:meta>
</office:document-meta>
</file>