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legaliseren van beplanting in de waterkering bij locatie De Hoorn 7 te Linschoten met code HDSR757728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legaliseren van beplanting in de waterkering bij locatie De Hoorn 7 te Linschoten. Deze aanvraag is ontvangen op 13 augustus 2026 en geregistreerd onder zaak 757728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17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159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7729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DC.title">Hoogheemraadschap De Stichtse Rijnlanden – Nieuwe aanvraag omgevingsvergunning voor een wateractiviteit voor het legaliseren van beplanting in de waterkering bij locatie De Hoorn 7 te Linschoten met code HDSR757728.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99</meta:user-defined>
    <meta:user-defined meta:name="OVERHEIDop.WsbID/DC.identifier">wsb-2026-21599</meta:user-defined>
    <meta:user-defined meta:name="OVERHEIDop.versieInformatie"/>
  </office:meta>
</office:document-meta>
</file>