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 en wegenvergunning voor het inzaaien van weidebloemenmengsel en het verwijderen en aanplanten van bomen en bosplantsoen ter plaatse van Klarebeekweg 15 in Ouddorp</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om voor het inzaaien van weidebloemenmengsel en het verwijderen en aanplanten van bomen en bosplantsoen ter plaatse van Klarebeekweg 15 in Ouddorp. een water- en wegenvergunning te verlenen.</text:p>
            <text:p text:style-name="common-al">Zaaknummer: VTH202606-0037</text:p>
            <text:p text:style-name="common-al">Start bezwaartermijn (6 weken): 17-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59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9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9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06-0037</meta:user-defined>
    <meta:user-defined meta:name="DCTERMS.abstract">het inzaaien van weidebloemenmengsel en het verwijderen en aanplanten van bomen ter plaatse van Klarebeekweg 15 in Ouddorp</meta:user-defined>
    <dc:language>nl</dc:language>
    <meta:user-defined meta:name="OVERHEIDop.locatietype/OVERHEIDop.gebiedsmarkering">Vlak</meta:user-defined>
    <meta:user-defined meta:name="OVERHEIDop.locatietype/OVERHEIDop.gebiedsmarkering">Vlak</meta:user-defined>
    <meta:user-defined meta:name="DC.title">Waterschap Hollandse Delta - water- en wegenvergunning voor het inzaaien van weidebloemenmengsel en het verwijderen en aanplanten van bomen en bosplantsoen ter plaatse van Klarebeekweg 15 in Ouddorp</meta:user-defined>
    <meta:user-defined meta:name="DCTERMS.W3CDTF/DCTERMS.available">2026-08-17</meta:user-defined>
    <meta:user-defined meta:name="DCTERMS.W3CDTF/OVERHEIDop.jaargang">2026</meta:user-defined>
    <meta:user-defined meta:name="OVERHEIDop.publicationIssue">21597</meta:user-defined>
    <meta:user-defined meta:name="OVERHEIDop.WsbID/DC.identifier">wsb-2026-21597</meta:user-defined>
    <meta:user-defined meta:name="OVERHEIDop.versieInformatie"/>
  </office:meta>
</office:document-meta>
</file>