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aanleggen van drie bruggen en een stuw in Plantage fase 3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aanleggen van drie bruggen en een stuw in Plantage fase 3 te Meteren 
</text:p>
            <text:p text:style-name="common-al">Zaaknummer: 342730
</text:p>
            <text:p text:style-name="common-al">DSO verzoeknummer: 2026081300862
</text:p>
            <text:p text:style-name="common-al">Ontvangst aanvraag: 13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59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2730</meta:user-defined>
    <meta:user-defined meta:name="DCTERMS.abstract">het aanleggen van drie bruggen en een stuw in Plantage fase 3 te Met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aanleggen van drie bruggen en een stuw in Plantage fase 3 te Meter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96</meta:user-defined>
    <meta:user-defined meta:name="OVERHEIDop.WsbID/DC.identifier">wsb-2026-21596</meta:user-defined>
    <meta:user-defined meta:name="OVERHEIDop.versieInformatie"/>
  </office:meta>
</office:document-meta>
</file>