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Rivierenland - aanvraag omgevingsvergunning voor het dempen van een gedeelte van de watergang ten behoud van een brug en teruggeven grond ter compensatie ter plaatse van Oud Alblas E 999</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Rivierenland heeft een aanvraag voor een omgevingsvergunning voor wateractiviteiten ontvangen voor het dempen van een gedeelte van de watergang ten behoud van een brug en teruggeven grond ter compensatie ter plaatse van Oud Alblas E 999 
</text:p>
            <text:p text:style-name="common-al">Zaaknummer: 341072
</text:p>
            <text:p text:style-name="common-al">DSO verzoeknummer: 2026072800781
</text:p>
            <text:p text:style-name="common-al">Ontvangst aanvraag: 28-07-2026
</text:p>
            <text:p text:style-name="common-al">
            <text:span text:style-name="nadrukvet">Informatie: 
</text:span>
          </text:p>
            <text:p text:style-name="last-al">Voor meer informatie kunt u contact opnemen met de afdeling Vergunningen, Toezicht en Handhaving van Waterschap Rivierenland, bereikbaar via telefoonnummer 0344-649494 of e-mail vergunningen@wsrl.n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vierenland</text:p>
            </table:table-cell>
            <table:table-cell office:value-type="string" table:style-name="header.C">
              <text:p text:style-name="headerright"><text:span text:style-name="nr">Nr. 21588</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588</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588</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Waterschap Rivierenland</meta:user-defined>
    <meta:user-defined meta:name="OVERHEID.Informatietype/DC.type">officiële publicatie</meta:user-defined>
    <meta:user-defined meta:name="OVERHEID.Waterschap/DCTERMS.publisher">Waterschap Rivierenland</meta:user-defined>
    <meta:user-defined meta:name="OVERHEID.Waterschap/OVERHEID.authority">Waterschap Rivierenlan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341072</meta:user-defined>
    <meta:user-defined meta:name="DCTERMS.abstract">het dempen van een gedeelte van de watergang ten behoud van een brug en teruggeven grond ter compensatie ter plaatse van Oud Alblas E 999</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Vlak</meta:user-defined>
    <meta:user-defined meta:name="DC.title">Waterschap Rivierenland - aanvraag omgevingsvergunning voor het dempen van een gedeelte van de watergang ten behoud van een brug en teruggeven grond ter compensatie ter plaatse van Oud Alblas E 999</meta:user-defined>
    <meta:user-defined meta:name="DCTERMS.W3CDTF/DCTERMS.available">2026-08-17</meta:user-defined>
    <meta:user-defined meta:name="DCTERMS.W3CDTF/OVERHEIDop.jaargang">2026</meta:user-defined>
    <meta:user-defined meta:name="OVERHEIDop.publicationIssue">21588</meta:user-defined>
    <meta:user-defined meta:name="OVERHEIDop.WsbID/DC.identifier">wsb-2026-21588</meta:user-defined>
    <meta:user-defined meta:name="OVERHEIDop.versieInformatie"/>
  </office:meta>
</office:document-meta>
</file>