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588 uitvoeren van sonderingen t.b.v. een nieuw te plaatsen trafostation t.h.v. Tussendijken 33B, Burg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2-08-2026 heeft het dagelijks bestuur van Wetterskip Fryslân een aanvraag ontvangen van Mos Grondmechanica B.V. te Rotterdam, voor het uitvoeren van sonderingen t.b.v. een nieuw te plaatsen trafostation t.h.v. Tussendijken 33B, Burg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64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588 uitvoeren van sonderingen t.b.v. een nieuw te plaatsen trafostation t.h.v. Tussendijken 33B, Burgum</meta:user-defined>
    <meta:user-defined meta:name="DCTERMS.W3CDTF/DCTERMS.available">2026-08-17</meta:user-defined>
    <meta:user-defined meta:name="DCTERMS.W3CDTF/OVERHEIDop.jaargang">2026</meta:user-defined>
    <meta:user-defined meta:name="OVERHEIDop.publicationIssue">21586</meta:user-defined>
    <meta:user-defined meta:name="OVERHEIDop.WsbID/DC.identifier">wsb-2026-21586</meta:user-defined>
    <meta:user-defined meta:name="OVERHEIDop.versieInformatie"/>
  </office:meta>
</office:document-meta>
</file>