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9589 aanleggen en verbreden van een dam met duiker ten zuiden van Langelilleweg 55, Langelill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2-08-2026 heeft het dagelijks bestuur van Wetterskip Fryslân een aanvraag ontvangen van Melkveehouderij van der Weerd te Scherpenzeel, voor het aanleggen en verbreden van een dam met duiker ten zuiden van Langelilleweg 55, Langelille.</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58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8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8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648</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9589 aanleggen en verbreden van een dam met duiker ten zuiden van Langelilleweg 55, Langelille</meta:user-defined>
    <meta:user-defined meta:name="DCTERMS.W3CDTF/DCTERMS.available">2026-08-17</meta:user-defined>
    <meta:user-defined meta:name="DCTERMS.W3CDTF/OVERHEIDop.jaargang">2026</meta:user-defined>
    <meta:user-defined meta:name="OVERHEIDop.publicationIssue">21585</meta:user-defined>
    <meta:user-defined meta:name="OVERHEIDop.WsbID/DC.identifier">wsb-2026-21585</meta:user-defined>
    <meta:user-defined meta:name="OVERHEIDop.versieInformatie"/>
  </office:meta>
</office:document-meta>
</file>