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buiten behandeling laten aanvraag omgevingsvergunning voor het verwijderen en/of dämmeren van een koperen leiding ter plaatse van Lingedijk 159 te Oost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de aanvraag voor een omgevingsvergunning voor het verwijderen en/of dämmeren van een koperen leiding ter plaatse van Lingedijk 159 te Oosterwijk buiten behandeling gelaten. 
</text:p>
            <text:p text:style-name="common-al">Zaaknummer: 334844
</text:p>
            <text:p text:style-name="common-al">DSO verzoeknummer: 2026060401032
</text:p>
            <text:p text:style-name="common-al">Start bezwaartermijn: 14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58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4844</meta:user-defined>
    <meta:user-defined meta:name="DCTERMS.abstract">het verwijderen en/of dämmeren van een koperen leiding ter plaatse van Lingedijk 159 te Ooster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buiten behandeling laten aanvraag omgevingsvergunning voor het verwijderen en/of dämmeren van een koperen leiding ter plaatse van Lingedijk 159 te Ooster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82</meta:user-defined>
    <meta:user-defined meta:name="OVERHEIDop.WsbID/DC.identifier">wsb-2026-21582</meta:user-defined>
    <meta:user-defined meta:name="OVERHEIDop.versieInformatie"/>
  </office:meta>
</office:document-meta>
</file>