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425401, voor het hebben van een onttrekkingspunt en het onttrekken van oppervlaktewater voor de beregening van fruitpercelen op de locatie bij Noord IJsseldijk 24a in IJsselstein (code HDSR756552)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425401) ingetrokken voorhet hebben van een onttrekkingspunt en het onttrekken van oppervlaktewater voor de beregening van fruitpercelen op de locatie bij Noord IJsseldijk 24a in IJsselstein. Dit besluit is verzonden op 13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verleende watervergunning d.d. 4 juli 2011 met kenmerk 425401 voor het hebben van een onttrekkingspunt en het onttrekken van oppervlaktewater voor de beregening van fruitpercelen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4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7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6552</meta:user-defined>
    <meta:user-defined meta:name="DCTERMS.abstract"> Besluit tot intrekking van de watervergunning met kenmerk 425401, voor het hebben van een onttrekkingspunt en het onttrekken van oppervlaktewater voor de beregening van fruitpercelen op de locatie bij Noord IJsseldijk 24a in IJsselstei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Besluit tot intrekking van de watervergunning met kenmerk 425401, voor het hebben van een onttrekkingspunt en het onttrekken van oppervlaktewater voor de beregening van fruitpercelen op de locatie bij Noord IJsseldijk 24a in IJsselstein (code HDSR756552)</meta:user-defined>
    <meta:user-defined meta:name="OVERHEIDop.datumEindeReactietermijn">2026-09-24</meta:user-defined>
    <meta:user-defined meta:name="OVERHEIDop.TilID/OVERHEIDop.terinzageleggingOP">til-2026-32514</meta:user-defined>
    <meta:user-defined meta:name="DCTERMS.W3CDTF/DCTERMS.available">2026-08-17</meta:user-defined>
    <meta:user-defined meta:name="DCTERMS.W3CDTF/OVERHEIDop.jaargang">2026</meta:user-defined>
    <meta:user-defined meta:name="OVERHEIDop.publicationIssue">21578</meta:user-defined>
    <meta:user-defined meta:name="OVERHEIDop.WsbID/DC.identifier">wsb-2026-21578</meta:user-defined>
    <meta:user-defined meta:name="OVERHEIDop.versieInformatie"/>
  </office:meta>
</office:document-meta>
</file>