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Kruisstraat 50 te Lage Zwaluwe.</text:p>
      <text:section text:name="zakelijke-mededeling_id1-3-2" text:style-name="zakelijke-mededeling">
        <text:section text:name="zakelijke-mededeling-tekst_id1-3-2-1" text:style-name="zakelijke-mededeling-tekst">
          <text:section text:name="tekst_id1-3-2-1-1" text:style-name="tekst">
            <text:p text:style-name="common-al">Besluitnummer 1060780 ingevolge de Waterschapsverordening waterschap Brabantse Delta 2024 bekend gemaakt op 13 augustus 2026 voor het gedeeltelijk dempen van b-water OWL05514 en als compensatie vergraven van een deel van b-water OWL05514, ter hoogte van Kruisstraat 50 te Lage Zwaluwe. </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14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17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57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7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7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Watervergunning van waterschap Brabantse Delta voor waterhuishoudkundige werkzaamheden ter hoogte van Kruisstraat 50 te Lage Zwaluwe.</meta:user-defined>
    <meta:user-defined meta:name="DCTERMS.W3CDTF/DCTERMS.available">2026-08-17</meta:user-defined>
    <meta:user-defined meta:name="DCTERMS.W3CDTF/OVERHEIDop.jaargang">2026</meta:user-defined>
    <meta:user-defined meta:name="OVERHEIDop.externeBijlage">Besluit 1060780|exb-2026-29060</meta:user-defined>
    <meta:user-defined meta:name="OVERHEIDop.externeBijlage">1052838-A|exb-2026-29061</meta:user-defined>
    <meta:user-defined meta:name="OVERHEIDop.externeBijlage">1052838-B|exb-2026-29062</meta:user-defined>
    <meta:user-defined meta:name="OVERHEIDop.externeBijlage">1052838-C|exb-2026-29063</meta:user-defined>
    <meta:user-defined meta:name="OVERHEIDop.publicationIssue">21573</meta:user-defined>
    <meta:user-defined meta:name="OVERHEIDop.WsbID/DC.identifier">wsb-2026-21573</meta:user-defined>
    <meta:user-defined meta:name="OVERHEIDop.versieInformatie"/>
  </office:meta>
</office:document-meta>
</file>