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425530, voor het hebben van een onttrekkingspunt en het onttrekken van oppervlaktewater voor de beregening van een fruitperceel op de locatie bij Achthoven Oost 3 te Montfoort (code HDSR756553)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425530) ingetrokken voor het hebben van een onttrekkingspunt en het onttrekken van oppervlaktewater voor de beregening van een fruitperceel op de locatie bij Achthoven Oost 3 te Montfoort. Dit besluit is verzonden op 13 augustus 2026.</text:p>
            <text:p text:style-name="common-al">
            <text:span text:style-name="nadrukvet">
              <text:span text:style-name="nadrukcur">Beoordeling en Besluit</text:span>
            </text:span>
          </text:p>
            <text:p text:style-name="common-al"> Op grond van artikel 5.40, tweede lid, onder b van de Omgevingswet heeft het college van Dijkgraaf en Hoogheemraden besloten de aan u verleende watervergunning d.d. 13 juli 2011 met kenmerk 425530 voor het hebben van een onttrekkingspunt en het onttrekken van oppervlaktewater voor de beregening van een fruitperceel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4 septem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7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571</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1</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71</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ruimtelijke ordening</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6553</meta:user-defined>
    <meta:user-defined meta:name="DCTERMS.abstract">Besluit tot intrekking van de watervergunning met kenmerk 425530, voor het hebben van een onttrekkingspunt en het onttrekken van oppervlaktewater voor de beregening van een fruitperceel op de locatie bij Achthoven Oost 3 te Montfoort</meta:user-defined>
    <dc:language>nl</dc:language>
    <meta:user-defined meta:name="OVERHEIDop.locatietype/OVERHEIDop.gebiedsmarkering">Vlak</meta:user-defined>
    <meta:user-defined meta:name="DC.title">Hoogheemraadschap De Stichtse Rijnlanden – Besluit tot intrekking van de watervergunning met kenmerk 425530, voor het hebben van een onttrekkingspunt en het onttrekken van oppervlaktewater voor de beregening van een fruitperceel op de locatie bij Achthoven Oost 3 te Montfoort (code HDSR756553)</meta:user-defined>
    <meta:user-defined meta:name="OVERHEIDop.datumEindeReactietermijn">2026-09-24</meta:user-defined>
    <meta:user-defined meta:name="OVERHEIDop.TilID/OVERHEIDop.terinzageleggingOP">til-2026-32502</meta:user-defined>
    <meta:user-defined meta:name="DCTERMS.W3CDTF/DCTERMS.available">2026-08-17</meta:user-defined>
    <meta:user-defined meta:name="DCTERMS.W3CDTF/OVERHEIDop.jaargang">2026</meta:user-defined>
    <meta:user-defined meta:name="OVERHEIDop.publicationIssue">21571</meta:user-defined>
    <meta:user-defined meta:name="OVERHEIDop.WsbID/DC.identifier">wsb-2026-21571</meta:user-defined>
    <meta:user-defined meta:name="OVERHEIDop.versieInformatie"/>
  </office:meta>
</office:document-meta>
</file>