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 en wegenvergunning voor het verrichten van diverse werkzaamheden voor de ontwikkeling van nieuwbouwproject Beaugaard fase 1, bouwvelden 1,2 en 4 in Hellevoetsluis</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verrichten van diverse werkzaamheden voor de ontwikkeling van nieuwbouwproject Beaugaard fase 1, bouwvelden 1,2 en 4 in Hellevoetsluis. een water- en wegenvergunning te verlenen.</text:p>
            <text:p text:style-name="common-al">Zaaknummer: VTH202606-0518</text:p>
            <text:p text:style-name="common-al">Start bezwaartermijn (6 weken): 17-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57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7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7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6-0518</meta:user-defined>
    <meta:user-defined meta:name="DCTERMS.abstract">het verrichten van diverse werkzaamheden voor de ontwikkeling van nieuwbouwproject Beaugaard fase 1, bouwvelden 1,2 en 4 in Hellevoetsluis</meta:user-defined>
    <dc:language>nl</dc:language>
    <meta:user-defined meta:name="OVERHEIDop.locatietype/OVERHEIDop.gebiedsmarkering">Lijn</meta:user-defined>
    <meta:user-defined meta:name="OVERHEIDop.locatietype/OVERHEIDop.gebiedsmarkering">Punt</meta:user-defined>
    <meta:user-defined meta:name="DC.title">Waterschap Hollandse Delta - water- en wegenvergunning voor het verrichten van diverse werkzaamheden voor de ontwikkeling van nieuwbouwproject Beaugaard fase 1, bouwvelden 1,2 en 4 in Hellevoetsluis</meta:user-defined>
    <meta:user-defined meta:name="DCTERMS.W3CDTF/DCTERMS.available">2026-08-17</meta:user-defined>
    <meta:user-defined meta:name="DCTERMS.W3CDTF/OVERHEIDop.jaargang">2026</meta:user-defined>
    <meta:user-defined meta:name="OVERHEIDop.publicationIssue">21570</meta:user-defined>
    <meta:user-defined meta:name="OVERHEIDop.WsbID/DC.identifier">wsb-2026-21570</meta:user-defined>
    <meta:user-defined meta:name="OVERHEIDop.versieInformatie"/>
  </office:meta>
</office:document-meta>
</file>