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425631, voor het hebben van een onttrekkingspunt en het onttrekken van oppervlaktewater voor de beregening van fruitpercelen op de locatie bij Parkweg 22A in Vleuten (code HDSR756556)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425631) ingetrokken voor het hebben van een onttrekkingspunt en het onttrekken van oppervlaktewater voor de beregening van fruitpercelen op de locatie bij Parkweg 22A in Vleuten. Dit besluit is verzonden op 13 augustus 2026.</text:p>
            <text:p text:style-name="common-al">
            <text:span text:style-name="nadrukvet">
              <text:span text:style-name="nadrukcur">Beoordeling en Besluit</text:span>
            </text:span>
          </text:p>
            <text:p text:style-name="common-al">Op grond van artikel 5.40, tweede lid, onder b van de Omgevingswet heeft het college van Dijkgraaf en Hoogheemraden besloten de aan u verleende watervergunning d.d. 20 juni 2011 met kenmerk 425631 voor het hebben van een onttrekkingspunt en het onttrekken van oppervlaktewater voor de beregening van fruitpercelen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4 septem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7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5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756556</meta:user-defined>
    <meta:user-defined meta:name="DCTERMS.abstract">Besluit tot intrekking van de watervergunning met kenmerk 425631, voor het hebben van een onttrekkingspunt en het onttrekken van oppervlaktewater voor de beregening van fruitpercelen op de locatie bij Parkweg 22A in Vleuten</meta:user-defined>
    <dc:language>nl</dc:language>
    <meta:user-defined meta:name="OVERHEIDop.locatietype/OVERHEIDop.gebiedsmarkering">Adres</meta:user-defined>
    <meta:user-defined meta:name="OVERHEIDop.locatietype/OVERHEIDop.gebiedsmarkering">Vlak</meta:user-defined>
    <meta:user-defined meta:name="OVERHEIDop.locatietype/OVERHEIDop.gebiedsmarkering">Vlak</meta:user-defined>
    <meta:user-defined meta:name="DC.title">Hoogheemraadschap De Stichtse Rijnlanden – Besluit tot intrekking van de watervergunning met kenmerk 425631, voor het hebben van een onttrekkingspunt en het onttrekken van oppervlaktewater voor de beregening van fruitpercelen op de locatie bij Parkweg 22A in Vleuten (code HDSR756556)</meta:user-defined>
    <meta:user-defined meta:name="OVERHEIDop.datumEindeReactietermijn">2026-09-24</meta:user-defined>
    <meta:user-defined meta:name="OVERHEIDop.TilID/OVERHEIDop.terinzageleggingOP">til-2026-32490</meta:user-defined>
    <meta:user-defined meta:name="DCTERMS.W3CDTF/DCTERMS.available">2026-08-17</meta:user-defined>
    <meta:user-defined meta:name="DCTERMS.W3CDTF/OVERHEIDop.jaargang">2026</meta:user-defined>
    <meta:user-defined meta:name="OVERHEIDop.publicationIssue">21565</meta:user-defined>
    <meta:user-defined meta:name="OVERHEIDop.WsbID/DC.identifier">wsb-2026-21565</meta:user-defined>
    <meta:user-defined meta:name="OVERHEIDop.versieInformatie"/>
  </office:meta>
</office:document-meta>
</file>