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de aanleg van natuurvriendelijke oevers, het dempen en graven van watergangen, ter hoogte van Uiterdijkenweg 61 te Markness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de aanleg van natuurvriendelijke oevers, het dempen en graven van watergangen, ter hoogte van Uiterdijkenweg 61 te Marknesse. De zaak is geregistreerd onder zaaknummer 1014578.</text:p>
            <text:p text:style-name="common-al">De omgevingsvergunning is op 13-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4578</meta:user-defined>
    <meta:user-defined meta:name="DCTERMS.abstract">aanleg natuurvriendelijke oevers, dempen/graven watergangen, thv Uiterdijkenweg 61 in Marknesse</meta:user-defined>
    <dc:language>nl</dc:language>
    <meta:user-defined meta:name="OVERHEIDop.locatietype/OVERHEIDop.gebiedsmarkering">Vlak</meta:user-defined>
    <meta:user-defined meta:name="DC.title">Waterschap Zuiderzeeland – kennisgeving omgevingsvergunning Omgevingswet voor de aanleg van natuurvriendelijke oevers, het dempen en graven van watergangen, ter hoogte van Uiterdijkenweg 61 te Marknesse.</meta:user-defined>
    <meta:user-defined meta:name="DCTERMS.W3CDTF/DCTERMS.available">2026-08-17</meta:user-defined>
    <meta:user-defined meta:name="DCTERMS.W3CDTF/OVERHEIDop.jaargang">2026</meta:user-defined>
    <meta:user-defined meta:name="OVERHEIDop.publicationIssue">21563</meta:user-defined>
    <meta:user-defined meta:name="OVERHEIDop.WsbID/DC.identifier">wsb-2026-21563</meta:user-defined>
    <meta:user-defined meta:name="OVERHEIDop.versieInformatie"/>
  </office:meta>
</office:document-meta>
</file>