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Waterschap Rivierenland - aanvraag omgevingsvergunning voor het realiseren van een keetlocatie ter plaatse van Vianen K 128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dijkgraaf en heemraden van Waterschap Rivierenland heeft een aanvraag voor een omgevingsvergunning voor wateractiviteiten ontvangen voor het realiseren van een keetlocatie ter plaatse van Vianen K 128 
</text:p>
            <text:p text:style-name="common-al">Zaaknummer: 342719
</text:p>
            <text:p text:style-name="common-al">DSO verzoeknummer: 2026081300311
</text:p>
            <text:p text:style-name="common-al">Ontvangst aanvraag: 13-08-2026
</text:p>
            <text:p text:style-name="common-al">
            <text:span text:style-name="nadrukvet">Informatie: 
</text:span>
          </text:p>
            <text:p text:style-name="last-al">Voor meer informatie kunt u contact opnemen met de afdeling Vergunningen, Toezicht en Handhaving van Waterschap Rivierenland, bereikbaar via telefoonnummer 0344-649494 of e-mail vergunningen@wsrl.nl 
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WATERSCHAPSBLAD</text:p>
              <text:p text:style-name="staatscourant-subtitel">Officiële uitgave van het dagelijks bestuur van het Waterschap Rivierenland</text:p>
            </table:table-cell>
            <table:table-cell office:value-type="string" table:style-name="header.C">
              <text:p text:style-name="headerright"><text:span text:style-name="nr">Nr. 21555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1555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1555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waterschap</meta:user-defined>
    <meta:user-defined meta:name="OVERHEIDop.publicationName">Waterschaps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Waterschap/DC.creator">Waterschap Rivierenland</meta:user-defined>
    <meta:user-defined meta:name="OVERHEID.Informatietype/DC.type">officiële publicatie</meta:user-defined>
    <meta:user-defined meta:name="OVERHEID.Waterschap/DCTERMS.publisher">Waterschap Rivierenland</meta:user-defined>
    <meta:user-defined meta:name="OVERHEID.Waterschap/OVERHEID.authority">Waterschap Rivierenland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342719</meta:user-defined>
    <meta:user-defined meta:name="DCTERMS.abstract">het realiseren van een keetlocatie ter plaatse van Vianen K 128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Vlak</meta:user-defined>
    <meta:user-defined meta:name="DC.title">Waterschap Rivierenland - aanvraag omgevingsvergunning voor het realiseren van een keetlocatie ter plaatse van Vianen K 128</meta:user-defined>
    <meta:user-defined meta:name="DCTERMS.W3CDTF/DCTERMS.available">2026-08-17</meta:user-defined>
    <meta:user-defined meta:name="DCTERMS.W3CDTF/OVERHEIDop.jaargang">2026</meta:user-defined>
    <meta:user-defined meta:name="OVERHEIDop.publicationIssue">21555</meta:user-defined>
    <meta:user-defined meta:name="OVERHEIDop.WsbID/DC.identifier">wsb-2026-21555</meta:user-defined>
    <meta:user-defined meta:name="OVERHEIDop.versieInformatie"/>
  </office:meta>
</office:document-meta>
</file>