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943 voor Het aanbrengen van 1268 m2 verhard oppervlak ter hoogte van de Zeeweg 144 te Katwijk.</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aanbrengen van 1268 m2 verhard oppervlak ter hoogte van de Zeeweg 144 te Katwijk.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text:p>
            <text:p text:style-name="common-al"> U kunt Rijnland tot 25 septem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5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7943 voor Het aanbrengen van 1268 m2 verhard oppervlak ter hoogte van de Zeeweg 144 te Katwijk.</meta:user-defined>
    <meta:user-defined meta:name="OVERHEIDop.datumEindeReactietermijn">2026-09-25</meta:user-defined>
    <meta:user-defined meta:name="OVERHEIDop.TilID/OVERHEIDop.terinzageleggingOP">til-2026-32472</meta:user-defined>
    <meta:user-defined meta:name="DCTERMS.W3CDTF/DCTERMS.available">2026-08-17</meta:user-defined>
    <meta:user-defined meta:name="DCTERMS.W3CDTF/OVERHEIDop.jaargang">2026</meta:user-defined>
    <meta:user-defined meta:name="OVERHEIDop.publicationIssue">21554</meta:user-defined>
    <meta:user-defined meta:name="OVERHEIDop.WsbID/DC.identifier">wsb-2026-21554</meta:user-defined>
    <meta:user-defined meta:name="OVERHEIDop.versieInformatie"/>
  </office:meta>
</office:document-meta>
</file>