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slopen en herbouwen woning in de beschermingszone van een regionale waterkering en in boezemgebied Giessen ter plaatse van Bilderhof 15 te Giessenburg sectie G nummer 3632</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slopen en herbouwen woning in de beschermingszone van een regionale waterkering en in boezemgebied Giessen ter plaatse van Bilderhof 15 te Giessenburg sectie G nummer 3632. 
</text:p>
            <text:p text:style-name="common-al">Zaaknummer: 337501
</text:p>
            <text:p text:style-name="common-al">DSO verzoeknummer: 2026062500191
</text:p>
            <text:p text:style-name="common-al">Start bezwaartermijn: 1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5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7501</meta:user-defined>
    <meta:user-defined meta:name="DCTERMS.abstract">slopen en herbouwen woning in beschermingszone regionale waterkering en in boezemgebied Giessen ter plaatse van Bilderhof 15 te Giessenburg G 3632</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slopen en herbouwen woning in de beschermingszone van een regionale waterkering en in boezemgebied Giessen ter plaatse van Bilderhof 15 te Giessenburg sectie G nummer 3632</meta:user-defined>
    <meta:user-defined meta:name="DCTERMS.W3CDTF/DCTERMS.available">2026-08-17</meta:user-defined>
    <meta:user-defined meta:name="DCTERMS.W3CDTF/OVERHEIDop.jaargang">2026</meta:user-defined>
    <meta:user-defined meta:name="OVERHEIDop.publicationIssue">21543</meta:user-defined>
    <meta:user-defined meta:name="OVERHEIDop.WsbID/DC.identifier">wsb-2026-21543</meta:user-defined>
    <meta:user-defined meta:name="OVERHEIDop.versieInformatie"/>
  </office:meta>
</office:document-meta>
</file>