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plaatsen van stuw 108HBS en het aanbrengen van betonnen taludbescherming in de a-watergang nabij de Broekkant in Gass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verplaatsen van stuw 108HBS en het aanbrengen van betonnen taludbescherming in de a-watergang nabij de Broekkant in Gassel. Het zaaknummer is 0654818435.</text:p>
            <text:p text:style-name="common-al">
            <text:span text:style-name="nadrukvet">Besluitdatum:</text:span> 13-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4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5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8435</meta:user-defined>
    <meta:user-defined meta:name="DCTERMS.abstract">Verplaatsen Stuw 108HBS, a-watergang, Broekkant, Gassel</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verplaatsen van stuw 108HBS en het aanbrengen van betonnen taludbescherming in de a-watergang nabij de Broekkant in Gassel</meta:user-defined>
    <meta:user-defined meta:name="DCTERMS.W3CDTF/DCTERMS.available">2026-08-17</meta:user-defined>
    <meta:user-defined meta:name="DCTERMS.W3CDTF/OVERHEIDop.jaargang">2026</meta:user-defined>
    <meta:user-defined meta:name="OVERHEIDop.publicationIssue">21540</meta:user-defined>
    <meta:user-defined meta:name="OVERHEIDop.WsbID/DC.identifier">wsb-2026-21540</meta:user-defined>
    <meta:user-defined meta:name="OVERHEIDop.versieInformatie"/>
  </office:meta>
</office:document-meta>
</file>