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7950 voor het aanbrengen van stelconplaten ter hoogte van Achthovenerweg tussen 21 en 25 te Leiderdorp.</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aanbrengen van stelconplaten voor een boerderij automaat binnen de kern- en beschermingszone van een regionale waterkering ter hoogte van Achthovenerweg tussen de huisnummers 21 en 25 te Leiderdorp.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text:p>
            <text:p text:style-name="common-al"> U kunt Rijnland tot 25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153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3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3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7950 voor het aanbrengen van stelconplaten ter hoogte van Achthovenerweg tussen 21 en 25 te Leiderdorp.</meta:user-defined>
    <meta:user-defined meta:name="OVERHEIDop.datumEindeReactietermijn">2026-09-25</meta:user-defined>
    <meta:user-defined meta:name="OVERHEIDop.TilID/OVERHEIDop.terinzageleggingOP">til-2026-32444</meta:user-defined>
    <meta:user-defined meta:name="DCTERMS.W3CDTF/DCTERMS.available">2026-08-17</meta:user-defined>
    <meta:user-defined meta:name="DCTERMS.W3CDTF/OVERHEIDop.jaargang">2026</meta:user-defined>
    <meta:user-defined meta:name="OVERHEIDop.publicationIssue">21538</meta:user-defined>
    <meta:user-defined meta:name="OVERHEIDop.WsbID/DC.identifier">wsb-2026-21538</meta:user-defined>
    <meta:user-defined meta:name="OVERHEIDop.versieInformatie"/>
  </office:meta>
</office:document-meta>
</file>