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buiten behandeling laten aanvraag omgevingsvergunning voor het vergroten van het terras en het bouwen van 2 overkappingen in de kernzone van de regionale waterkering ter plaatse van Arkelsedijk 173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de aanvraag voor een omgevingsvergunning voor het vergroten van het terras en het bouwen van 2 overkappingen in de kernzone van de regionale waterkering ter plaatse van Arkelsedijk 173 te Gorinchem buiten behandeling gelaten. 
</text:p>
            <text:p text:style-name="common-al">Zaaknummer: 337466
</text:p>
            <text:p text:style-name="common-al">DSO verzoeknummer: 2026062401727
</text:p>
            <text:p text:style-name="common-al">Start bezwaartermijn: 14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53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3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3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37466</meta:user-defined>
    <meta:user-defined meta:name="DCTERMS.abstract">het vergroten van het terras en het bouwen van 2 overkappingen in de kernzone van de regionale waterkering tpv Arkelsedijk 173 te Gorinchem</meta:user-defined>
    <dc:language>nl</dc:language>
    <meta:user-defined meta:name="OVERHEIDop.locatietype/OVERHEIDop.gebiedsmarkering">Vlak</meta:user-defined>
    <meta:user-defined meta:name="DC.title">Waterschap Rivierenland - buiten behandeling laten aanvraag omgevingsvergunning voor het vergroten van het terras en het bouwen van 2 overkappingen in de kernzone van de regionale waterkering ter plaatse van Arkelsedijk 173 te Gorinchem</meta:user-defined>
    <meta:user-defined meta:name="DCTERMS.W3CDTF/DCTERMS.available">2026-08-17</meta:user-defined>
    <meta:user-defined meta:name="DCTERMS.W3CDTF/OVERHEIDop.jaargang">2026</meta:user-defined>
    <meta:user-defined meta:name="OVERHEIDop.publicationIssue">21537</meta:user-defined>
    <meta:user-defined meta:name="OVERHEIDop.WsbID/DC.identifier">wsb-2026-21537</meta:user-defined>
    <meta:user-defined meta:name="OVERHEIDop.versieInformatie"/>
  </office:meta>
</office:document-meta>
</file>