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realiseren van een bootsteiger ter plaatse van Achterambachtseweg 9A in Hendrik-Ido-Amba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2-08-2026 en geregistreerd onder zaaknummer  VTH202608-0247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53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3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3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247</meta:user-defined>
    <meta:user-defined meta:name="DCTERMS.abstract">het realiseren van een bootsteiger ter plaatse van Achterambachtseweg 9A in Hendrik-Ido-Ambacht</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realiseren van een bootsteiger ter plaatse van Achterambachtseweg 9A in Hendrik-Ido-Ambacht</meta:user-defined>
    <meta:user-defined meta:name="DCTERMS.W3CDTF/DCTERMS.available">2026-08-17</meta:user-defined>
    <meta:user-defined meta:name="DCTERMS.W3CDTF/OVERHEIDop.jaargang">2026</meta:user-defined>
    <meta:user-defined meta:name="OVERHEIDop.publicationIssue">21536</meta:user-defined>
    <meta:user-defined meta:name="OVERHEIDop.WsbID/DC.identifier">wsb-2026-21536</meta:user-defined>
    <meta:user-defined meta:name="OVERHEIDop.versieInformatie"/>
  </office:meta>
</office:document-meta>
</file>