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495001 voor Het ter compensatie (van een toename van 2.369 m2 hard oppervlak) aanleggen en hebben van andere manieren voor waterberging (een krattensysteem) met een inhoud van 130 m3, ter plaatse van Zwarteweg 47 in Noordwijk.</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Het ter compensatie (van een toename van 2.369 m2 hard oppervlak) aanleggen en hebben van andere manieren voor waterberging (een krattensysteem) met een inhoud van 130 m3, ter plaatse van Zwarteweg 47 in Noordwijk.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495001 voor Het ter compensatie (van een toename van 2.369 m2 hard oppervlak) aanleggen en hebben van andere manieren voor waterberging (een krattensysteem) met een inhoud van 130 m3, ter plaatse van Zwarteweg 47 in Noordwijk.</meta:user-defined>
    <meta:user-defined meta:name="OVERHEIDop.datumEindeReactietermijn">2026-09-25</meta:user-defined>
    <meta:user-defined meta:name="OVERHEIDop.TilID/OVERHEIDop.terinzageleggingOP">til-2026-32429</meta:user-defined>
    <meta:user-defined meta:name="DCTERMS.W3CDTF/DCTERMS.available">2026-08-17</meta:user-defined>
    <meta:user-defined meta:name="DCTERMS.W3CDTF/OVERHEIDop.jaargang">2026</meta:user-defined>
    <meta:user-defined meta:name="OVERHEIDop.publicationIssue">21534</meta:user-defined>
    <meta:user-defined meta:name="OVERHEIDop.WsbID/DC.identifier">wsb-2026-21534</meta:user-defined>
    <meta:user-defined meta:name="OVERHEIDop.versieInformatie"/>
  </office:meta>
</office:document-meta>
</file>