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Fransebaan 1b te Alphen.</text:p>
      <text:section text:name="zakelijke-mededeling_id1-3-2" text:style-name="zakelijke-mededeling">
        <text:section text:name="zakelijke-mededeling-tekst_id1-3-2-1" text:style-name="zakelijke-mededeling-tekst">
          <text:section text:name="tekst_id1-3-2-1-1" text:style-name="tekst">
            <text:p text:style-name="common-al">Besluitnummer 1060691 ingevolge de Waterschapsverordening waterschap Brabantse Delta 2024 bekend gemaakt op 13 augustus 2026 voor het tijdelijk aanleggen, hebben en onderhouden van een overkluizing met een lengte van circa 40 meter in b-water OWL30816, ter hoogte van Fransebaan 1b te Alph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5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Fransebaan 1b te Alphen.</meta:user-defined>
    <meta:user-defined meta:name="DCTERMS.W3CDTF/DCTERMS.available">2026-08-17</meta:user-defined>
    <meta:user-defined meta:name="DCTERMS.W3CDTF/OVERHEIDop.jaargang">2026</meta:user-defined>
    <meta:user-defined meta:name="OVERHEIDop.externeBijlage">Besluit 1060691|exb-2026-28975</meta:user-defined>
    <meta:user-defined meta:name="OVERHEIDop.externeBijlage">06521041032-A|exb-2026-28976</meta:user-defined>
    <meta:user-defined meta:name="OVERHEIDop.externeBijlage">06521041032-B|exb-2026-28977</meta:user-defined>
    <meta:user-defined meta:name="OVERHEIDop.externeBijlage">06521041032-C|exb-2026-28978</meta:user-defined>
    <meta:user-defined meta:name="OVERHEIDop.publicationIssue">21527</meta:user-defined>
    <meta:user-defined meta:name="OVERHEIDop.WsbID/DC.identifier">wsb-2026-21527</meta:user-defined>
    <meta:user-defined meta:name="OVERHEIDop.versieInformatie"/>
  </office:meta>
</office:document-meta>
</file>